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197988" office:value-type="string">
            <text:p>197988</text:p>
          </table:table-cell>
          <table:table-cell office:string-value="802012" office:value-type="string">
            <text:p>802012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6" office:value-type="string">
            <text:p>13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47700" office:value-type="string">
            <text:p>47700</text:p>
          </table:table-cell>
          <table:table-cell office:string-value="952300" office:value-type="string">
            <text:p>952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0" office:value-type="string">
            <text:p>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Due to operational constraints, the point is being limited to 50,000" office:value-type="string">
            <text:p>Due to operational constraints, the point is being limited to 50,000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44941" office:value-type="string">
            <text:p>44941</text:p>
          </table:table-cell>
          <table:table-cell office:string-value="955059" office:value-type="string">
            <text:p>95505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19441" office:value-type="string">
            <text:p>19441</text:p>
          </table:table-cell>
          <table:table-cell office:string-value="1380559" office:value-type="string">
            <text:p>138055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0" office:value-type="string">
            <text:p>0</text:p>
          </table:table-cell>
          <table:table-cell office:string-value="1400000" office:value-type="string">
            <text:p>14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60000" office:value-type="string">
            <text:p>560000</text:p>
          </table:table-cell>
          <table:table-cell office:string-value="500000" office:value-type="string">
            <text:p>500000</text:p>
          </table:table-cell>
          <table:table-cell office:string-value="30400" office:value-type="string">
            <text:p>30400</text:p>
          </table:table-cell>
          <table:table-cell office:string-value="469600" office:value-type="string">
            <text:p>4696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VMH Gas, LLC" office:value-type="string">
            <text:p>VMH Ga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69860" office:value-type="string">
            <text:p>69860</text:p>
          </table:table-cell>
          <table:table-cell office:string-value="430140" office:value-type="string">
            <text:p>43014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idcoast Pipelines (East Texas) LP" office:value-type="string">
            <text:p>Midcoast Pipelines (East Texas)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1000" office:value-type="string">
            <text:p>141000</text:p>
          </table:table-cell>
          <table:table-cell office:string-value="100000" office:value-type="string">
            <text:p>100000</text:p>
          </table:table-cell>
          <table:table-cell office:string-value="16600" office:value-type="string">
            <text:p>16600</text:p>
          </table:table-cell>
          <table:table-cell office:string-value="83400" office:value-type="string">
            <text:p>834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46" office:value-type="string">
            <text:p>247346</text:p>
          </table:table-cell>
          <table:table-cell office:string-value="247346" office:value-type="string">
            <text:p>247346</text:p>
          </table:table-cell>
          <table:table-cell office:string-value="4550" office:value-type="string">
            <text:p>4550</text:p>
          </table:table-cell>
          <table:table-cell office:string-value="242796" office:value-type="string">
            <text:p>24279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6596" office:value-type="string">
            <text:p>256596</text:p>
          </table:table-cell>
          <table:table-cell office:string-value="250000" office:value-type="string">
            <text:p>250000</text:p>
          </table:table-cell>
          <table:table-cell office:string-value="23800" office:value-type="string">
            <text:p>23800</text:p>
          </table:table-cell>
          <table:table-cell office:string-value="226200" office:value-type="string">
            <text:p>2262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arkwest Energy East Texas Gas Company" office:value-type="string">
            <text:p>Markwest Energy East Texas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0" office:value-type="string">
            <text:p>0</text:p>
          </table:table-cell>
          <table:table-cell office:string-value="270000" office:value-type="string">
            <text:p>27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TGG Pipeline, LTD" office:value-type="string">
            <text:p>TGG Pipeline, LTD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81548" office:value-type="string">
            <text:p>81548</text:p>
          </table:table-cell>
          <table:table-cell office:string-value="128452" office:value-type="string">
            <text:p>128452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30249" office:value-type="string">
            <text:p>30249</text:p>
          </table:table-cell>
          <table:table-cell office:string-value="29751" office:value-type="string">
            <text:p>2975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6000" office:value-type="string">
            <text:p>956000</text:p>
          </table:table-cell>
          <table:table-cell office:string-value="800000" office:value-type="string">
            <text:p>800000</text:p>
          </table:table-cell>
          <table:table-cell office:string-value="411727" office:value-type="string">
            <text:p>411727</text:p>
          </table:table-cell>
          <table:table-cell office:string-value="388273" office:value-type="string">
            <text:p>388273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" office:value-type="string">
            <text:p>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2979" office:value-type="string">
            <text:p>12979</text:p>
          </table:table-cell>
          <table:table-cell office:string-value="52021" office:value-type="string">
            <text:p>5202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" office:value-type="string">
            <text:p>1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0" office:value-type="string">
            <text:p>0</text:p>
          </table:table-cell>
          <table:table-cell office:string-value="160000" office:value-type="string">
            <text:p>16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391000" office:value-type="string">
            <text:p>391000</text:p>
          </table:table-cell>
          <table:table-cell office:string-value="22997" office:value-type="string">
            <text:p>22997</text:p>
          </table:table-cell>
          <table:table-cell office:string-value="368003" office:value-type="string">
            <text:p>368003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201" office:value-type="string">
            <text:p>7201</text:p>
          </table:table-cell>
          <table:table-cell office:string-value="57799" office:value-type="string">
            <text:p>577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100" office:value-type="string">
            <text:p>1100</text:p>
          </table:table-cell>
          <table:table-cell office:string-value="198900" office:value-type="string">
            <text:p>1989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3600" office:value-type="string">
            <text:p>3600</text:p>
          </table:table-cell>
          <table:table-cell office:string-value="0" office:value-type="string">
            <text:p>0</text:p>
          </table:table-cell>
          <table:table-cell office:string-value="3600" office:value-type="string">
            <text:p>36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Performance Proppants, LLC" office:value-type="string">
            <text:p>Performance Propp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54317" office:value-type="string">
            <text:p>554317</text:p>
          </table:table-cell>
          <table:table-cell office:string-value="345683" office:value-type="string">
            <text:p>345683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0" office:value-type="string">
            <text:p>0</text:p>
          </table:table-cell>
          <table:table-cell office:string-value="174000" office:value-type="string">
            <text:p>174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3322" office:value-type="string">
            <text:p>3322</text:p>
          </table:table-cell>
          <table:table-cell office:string-value="170678" office:value-type="string">
            <text:p>17067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27646" office:value-type="string">
            <text:p>227646</text:p>
          </table:table-cell>
          <table:table-cell office:string-value="172354" office:value-type="string">
            <text:p>172354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78766" office:value-type="string">
            <text:p>278766</text:p>
          </table:table-cell>
          <table:table-cell office:string-value="221234" office:value-type="string">
            <text:p>22123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1" office:value-type="string">
            <text:p>3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1000" office:value-type="string">
            <text:p>651000</text:p>
          </table:table-cell>
          <table:table-cell office:string-value="426000" office:value-type="string">
            <text:p>426000</text:p>
          </table:table-cell>
          <table:table-cell office:string-value="201803" office:value-type="string">
            <text:p>201803</text:p>
          </table:table-cell>
          <table:table-cell office:string-value="224197" office:value-type="string">
            <text:p>224197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" office:value-type="string">
            <text:p>25000</text:p>
          </table:table-cell>
          <table:table-cell office:string-value="225000" office:value-type="string">
            <text:p>225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6000" office:value-type="string">
            <text:p>386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112336" office:value-type="string">
            <text:p>112336</text:p>
          </table:table-cell>
          <table:table-cell office:string-value="537664" office:value-type="string">
            <text:p>53766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0" office:value-type="string">
            <text:p>2000000</text:p>
          </table:table-cell>
          <table:table-cell office:string-value="2000000" office:value-type="string">
            <text:p>2000000</text:p>
          </table:table-cell>
          <table:table-cell office:string-value="599381" office:value-type="string">
            <text:p>599381</text:p>
          </table:table-cell>
          <table:table-cell office:string-value="1400619" office:value-type="string">
            <text:p>1400619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en Pass Pipeline LLC" office:value-type="string">
            <text:p>Golden Pa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5" office:value-type="string">
            <text:p>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510000" office:value-type="string">
            <text:p>51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1" office:value-type="string">
            <text:p>1</text:p>
          </table:table-cell>
          <table:table-cell office:string-value="509999" office:value-type="string">
            <text:p>5099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363" office:value-type="string">
            <text:p>8363</text:p>
          </table:table-cell>
          <table:table-cell office:string-value="1637" office:value-type="string">
            <text:p>1637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180000" office:value-type="string">
            <text:p>1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231600" office:value-type="string">
            <text:p>231600</text:p>
          </table:table-cell>
          <table:table-cell office:string-value="1168400" office:value-type="string">
            <text:p>11684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69349" office:value-type="string">
            <text:p>569349</text:p>
          </table:table-cell>
          <table:table-cell office:string-value="300000" office:value-type="string">
            <text:p>300000</text:p>
          </table:table-cell>
          <table:table-cell office:string-value="22219" office:value-type="string">
            <text:p>22219</text:p>
          </table:table-cell>
          <table:table-cell office:string-value="277781" office:value-type="string">
            <text:p>277781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9113" office:value-type="string">
            <text:p>709113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600000" office:value-type="string">
            <text:p>6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8624" office:value-type="string">
            <text:p>858624</text:p>
          </table:table-cell>
          <table:table-cell office:string-value="500000" office:value-type="string">
            <text:p>500000</text:p>
          </table:table-cell>
          <table:table-cell office:string-value="225078" office:value-type="string">
            <text:p>225078</text:p>
          </table:table-cell>
          <table:table-cell office:string-value="274922" office:value-type="string">
            <text:p>274922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Magnolia Midstream Gas Services, LLC" office:value-type="string">
            <text:p>Magnolia Midstream Gas Service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" office:value-type="string">
            <text:p>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0875" office:value-type="string">
            <text:p>770875</text:p>
          </table:table-cell>
          <table:table-cell office:string-value="500000" office:value-type="string">
            <text:p>500000</text:p>
          </table:table-cell>
          <table:table-cell office:string-value="170106" office:value-type="string">
            <text:p>170106</text:p>
          </table:table-cell>
          <table:table-cell office:string-value="329894" office:value-type="string">
            <text:p>32989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Louisiana Midstream Gas Services LLC" office:value-type="string">
            <text:p>Louisiana Midstream Gas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8" office:value-type="string">
            <text:p>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1072" office:value-type="string">
            <text:p>411072</text:p>
          </table:table-cell>
          <table:table-cell office:string-value="380000" office:value-type="string">
            <text:p>380000</text:p>
          </table:table-cell>
          <table:table-cell office:string-value="114475" office:value-type="string">
            <text:p>114475</text:p>
          </table:table-cell>
          <table:table-cell office:string-value="265525" office:value-type="string">
            <text:p>265525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67960" office:value-type="string">
            <text:p>867960</text:p>
          </table:table-cell>
          <table:table-cell office:string-value="750000" office:value-type="string">
            <text:p>750000</text:p>
          </table:table-cell>
          <table:table-cell office:string-value="75395" office:value-type="string">
            <text:p>75395</text:p>
          </table:table-cell>
          <table:table-cell office:string-value="674605" office:value-type="string">
            <text:p>674605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68000" office:value-type="string">
            <text:p>368000</text:p>
          </table:table-cell>
          <table:table-cell office:string-value="368000" office:value-type="string">
            <text:p>368000</text:p>
          </table:table-cell>
          <table:table-cell office:string-value="153384" office:value-type="string">
            <text:p>153384</text:p>
          </table:table-cell>
          <table:table-cell office:string-value="214616" office:value-type="string">
            <text:p>214616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" office:value-type="string">
            <text:p>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4500" office:value-type="string">
            <text:p>34500</text:p>
          </table:table-cell>
          <table:table-cell office:string-value="465500" office:value-type="string">
            <text:p>4655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4" office:value-type="string">
            <text:p>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2644" office:value-type="string">
            <text:p>12644</text:p>
          </table:table-cell>
          <table:table-cell office:string-value="487356" office:value-type="string">
            <text:p>487356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0" office:value-type="string">
            <text:p>630000</text:p>
          </table:table-cell>
          <table:table-cell office:string-value="630000" office:value-type="string">
            <text:p>630000</text:p>
          </table:table-cell>
          <table:table-cell office:string-value="298700" office:value-type="string">
            <text:p>298700</text:p>
          </table:table-cell>
          <table:table-cell office:string-value="331300" office:value-type="string">
            <text:p>331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87000" office:value-type="string">
            <text:p>1987000</text:p>
          </table:table-cell>
          <table:table-cell office:string-value="1110000" office:value-type="string">
            <text:p>1110000</text:p>
          </table:table-cell>
          <table:table-cell office:string-value="651012" office:value-type="string">
            <text:p>651012</text:p>
          </table:table-cell>
          <table:table-cell office:string-value="458988" office:value-type="string">
            <text:p>45898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0" office:value-type="string">
            <text:p>0</text:p>
          </table:table-cell>
          <table:table-cell office:string-value="1300" office:value-type="string">
            <text:p>1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3:32:45</meta:creation-date>
    <meta:editing-cycles>1</meta:editing-cycles>
    <dc:language>en</dc:language>
    <dc:creator>ZETHOU-WWEXT02P$</dc:creator>
    <dc:date>2026-08-14T23:32:45</dc:date>
    <meta:editing-duration>PT0.184S</meta:editing-duration>
  </office:meta>
</office:document-meta>
</file>