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762" office:value-type="string">
            <text:p>839762</text:p>
          </table:table-cell>
          <table:table-cell office:string-value="238" office:value-type="string">
            <text:p>238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30100" office:value-type="string">
            <text:p>230100</text:p>
          </table:table-cell>
          <table:table-cell office:string-value="569900" office:value-type="string">
            <text:p>569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3000" office:value-type="string">
            <text:p>163000</text:p>
          </table:table-cell>
          <table:table-cell office:string-value="137000" office:value-type="string">
            <text:p>13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08804" office:value-type="string">
            <text:p>408804</text:p>
          </table:table-cell>
          <table:table-cell office:string-value="21196" office:value-type="string">
            <text:p>2119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10655" office:value-type="string">
            <text:p>510655</text:p>
          </table:table-cell>
          <table:table-cell office:string-value="289345" office:value-type="string">
            <text:p>2893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69226" office:value-type="string">
            <text:p>69226</text:p>
          </table:table-cell>
          <table:table-cell office:string-value="420774" office:value-type="string">
            <text:p>42077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43623" office:value-type="string">
            <text:p>243623</text:p>
          </table:table-cell>
          <table:table-cell office:string-value="56377" office:value-type="string">
            <text:p>5637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000" office:value-type="string">
            <text:p>25000</text:p>
          </table:table-cell>
          <table:table-cell office:string-value="375000" office:value-type="string">
            <text:p>375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81257" office:value-type="string">
            <text:p>81257</text:p>
          </table:table-cell>
          <table:table-cell office:string-value="308743" office:value-type="string">
            <text:p>3087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99026" office:value-type="string">
            <text:p>199026</text:p>
          </table:table-cell>
          <table:table-cell office:string-value="150974" office:value-type="string">
            <text:p>15097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60129" office:value-type="string">
            <text:p>60129</text:p>
          </table:table-cell>
          <table:table-cell office:string-value="339871" office:value-type="string">
            <text:p>33987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65055" office:value-type="string">
            <text:p>865055</text:p>
          </table:table-cell>
          <table:table-cell office:string-value="584945" office:value-type="string">
            <text:p>584945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0420" office:value-type="string">
            <text:p>280420</text:p>
          </table:table-cell>
          <table:table-cell office:string-value="119580" office:value-type="string">
            <text:p>11958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68570" office:value-type="string">
            <text:p>668570</text:p>
          </table:table-cell>
          <table:table-cell office:string-value="281430" office:value-type="string">
            <text:p>28143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00" office:value-type="string">
            <text:p>4000</text:p>
          </table:table-cell>
          <table:table-cell office:string-value="496000" office:value-type="string">
            <text:p>496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6050" office:value-type="string">
            <text:p>16050</text:p>
          </table:table-cell>
          <table:table-cell office:string-value="83950" office:value-type="string">
            <text:p>8395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9027" office:value-type="string">
            <text:p>19027</text:p>
          </table:table-cell>
          <table:table-cell office:string-value="70573" office:value-type="string">
            <text:p>705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50930" office:value-type="string">
            <text:p>1750930</text:p>
          </table:table-cell>
          <table:table-cell office:string-value="68070" office:value-type="string">
            <text:p>68070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77484" office:value-type="string">
            <text:p>977484</text:p>
          </table:table-cell>
          <table:table-cell office:string-value="122516" office:value-type="string">
            <text:p>122516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4</meta:creation-date>
    <meta:editing-cycles>1</meta:editing-cycles>
    <dc:language>en</dc:language>
    <dc:creator>ZETHOU-WWEXT04P$</dc:creator>
    <dc:date>2026-08-14T23:35:34</dc:date>
    <meta:editing-duration>PT0.046S</meta:editing-duration>
  </office:meta>
</office:document-meta>
</file>