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11713" office:value-type="string">
            <text:p>211713</text:p>
          </table:table-cell>
          <table:table-cell office:string-value="453287" office:value-type="string">
            <text:p>45328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5" office:value-type="string">
            <text:p>415</text:p>
          </table:table-cell>
          <table:table-cell office:string-value="9585" office:value-type="string">
            <text:p>958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4268" office:value-type="string">
            <text:p>374268</text:p>
          </table:table-cell>
          <table:table-cell office:string-value="725732" office:value-type="string">
            <text:p>72573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0" office:value-type="string">
            <text:p>10</text:p>
          </table:table-cell>
          <table:table-cell office:string-value="1690" office:value-type="string">
            <text:p>16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3951" office:value-type="string">
            <text:p>33951</text:p>
          </table:table-cell>
          <table:table-cell office:string-value="166049" office:value-type="string">
            <text:p>16604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" office:value-type="string">
            <text:p>7</text:p>
          </table:table-cell>
          <table:table-cell office:string-value="9993" office:value-type="string">
            <text:p>999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50" office:value-type="string">
            <text:p>150</text:p>
          </table:table-cell>
          <table:table-cell office:string-value="1850" office:value-type="string">
            <text:p>1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4" office:value-type="string">
            <text:p>44</text:p>
          </table:table-cell>
          <table:table-cell office:string-value="4956" office:value-type="string">
            <text:p>49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" office:value-type="string">
            <text:p>22</text:p>
          </table:table-cell>
          <table:table-cell office:string-value="4978" office:value-type="string">
            <text:p>49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" office:value-type="string">
            <text:p>11</text:p>
          </table:table-cell>
          <table:table-cell office:string-value="4989" office:value-type="string">
            <text:p>49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6330" office:value-type="string">
            <text:p>56330</text:p>
          </table:table-cell>
          <table:table-cell office:string-value="83670" office:value-type="string">
            <text:p>8367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79" office:value-type="string">
            <text:p>79</text:p>
          </table:table-cell>
          <table:table-cell office:string-value="2621" office:value-type="string">
            <text:p>262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82820" office:value-type="string">
            <text:p>182820</text:p>
          </table:table-cell>
          <table:table-cell office:string-value="267180" office:value-type="string">
            <text:p>2671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8707" office:value-type="string">
            <text:p>38707</text:p>
          </table:table-cell>
          <table:table-cell office:string-value="61293" office:value-type="string">
            <text:p>612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5529" office:value-type="string">
            <text:p>75529</text:p>
          </table:table-cell>
          <table:table-cell office:string-value="94471" office:value-type="string">
            <text:p>944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94001" office:value-type="string">
            <text:p>94001</text:p>
          </table:table-cell>
          <table:table-cell office:string-value="15999" office:value-type="string">
            <text:p>1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20501" office:value-type="string">
            <text:p>20501</text:p>
          </table:table-cell>
          <table:table-cell office:string-value="129499" office:value-type="string">
            <text:p>129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18518" office:value-type="string">
            <text:p>18518</text:p>
          </table:table-cell>
          <table:table-cell office:string-value="26482" office:value-type="string">
            <text:p>2648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805" office:value-type="string">
            <text:p>2805</text:p>
          </table:table-cell>
          <table:table-cell office:string-value="247195" office:value-type="string">
            <text:p>2471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1927" office:value-type="string">
            <text:p>41927</text:p>
          </table:table-cell>
          <table:table-cell office:string-value="458073" office:value-type="string">
            <text:p>45807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75" office:value-type="string">
            <text:p>675</text:p>
          </table:table-cell>
          <table:table-cell office:string-value="765" office:value-type="string">
            <text:p>7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8" office:value-type="string">
            <text:p>554318</text:p>
          </table:table-cell>
          <table:table-cell office:string-value="345682" office:value-type="string">
            <text:p>34568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7694" office:value-type="string">
            <text:p>197694</text:p>
          </table:table-cell>
          <table:table-cell office:string-value="2306" office:value-type="string">
            <text:p>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" office:value-type="string">
            <text:p>1</text:p>
          </table:table-cell>
          <table:table-cell office:string-value="1299" office:value-type="string">
            <text:p>1299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61" office:value-type="string">
            <text:p>10161</text:p>
          </table:table-cell>
          <table:table-cell office:string-value="214839" office:value-type="string">
            <text:p>21483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8363" office:value-type="string">
            <text:p>8363</text:p>
          </table:table-cell>
          <table:table-cell office:string-value="266637" office:value-type="string">
            <text:p>2666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21397" office:value-type="string">
            <text:p>121397</text:p>
          </table:table-cell>
          <table:table-cell office:string-value="78603" office:value-type="string">
            <text:p>786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5" office:value-type="string">
            <text:p>45</text:p>
          </table:table-cell>
          <table:table-cell office:string-value="955" office:value-type="string">
            <text:p>9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9" office:value-type="string">
            <text:p>69</text:p>
          </table:table-cell>
          <table:table-cell office:string-value="99931" office:value-type="string">
            <text:p>99931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20566" office:value-type="string">
            <text:p>120566</text:p>
          </table:table-cell>
          <table:table-cell office:string-value="434" office:value-type="string">
            <text:p>4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58345" office:value-type="string">
            <text:p>58345</text:p>
          </table:table-cell>
          <table:table-cell office:string-value="161655" office:value-type="string">
            <text:p>1616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105" office:value-type="string">
            <text:p>1105</text:p>
          </table:table-cell>
          <table:table-cell office:string-value="10895" office:value-type="string">
            <text:p>1089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25" office:value-type="string">
            <text:p>125</text:p>
          </table:table-cell>
          <table:table-cell office:string-value="4875" office:value-type="string">
            <text:p>48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47701" office:value-type="string">
            <text:p>47701</text:p>
          </table:table-cell>
          <table:table-cell office:string-value="952299" office:value-type="string">
            <text:p>9522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3525" office:value-type="string">
            <text:p>23525</text:p>
          </table:table-cell>
          <table:table-cell office:string-value="231475" office:value-type="string">
            <text:p>2314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24977" office:value-type="string">
            <text:p>224977</text:p>
          </table:table-cell>
          <table:table-cell office:string-value="775023" office:value-type="string">
            <text:p>77502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29589" office:value-type="string">
            <text:p>129589</text:p>
          </table:table-cell>
          <table:table-cell office:string-value="145411" office:value-type="string">
            <text:p>14541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07954" office:value-type="string">
            <text:p>407954</text:p>
          </table:table-cell>
          <table:table-cell office:string-value="92046" office:value-type="string">
            <text:p>92046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63427" office:value-type="string">
            <text:p>163427</text:p>
          </table:table-cell>
          <table:table-cell office:string-value="186573" office:value-type="string">
            <text:p>18657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5001" office:value-type="string">
            <text:p>25001</text:p>
          </table:table-cell>
          <table:table-cell office:string-value="474999" office:value-type="string">
            <text:p>4749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5292" office:value-type="string">
            <text:p>55292</text:p>
          </table:table-cell>
          <table:table-cell office:string-value="144708" office:value-type="string">
            <text:p>14470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36530" office:value-type="string">
            <text:p>36530</text:p>
          </table:table-cell>
          <table:table-cell office:string-value="93470" office:value-type="string">
            <text:p>934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9750" office:value-type="string">
            <text:p>19750</text:p>
          </table:table-cell>
          <table:table-cell office:string-value="280250" office:value-type="string">
            <text:p>2802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206533" office:value-type="string">
            <text:p>206533</text:p>
          </table:table-cell>
          <table:table-cell office:string-value="213467" office:value-type="string">
            <text:p>21346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9" office:value-type="string">
            <text:p>399</text:p>
          </table:table-cell>
          <table:table-cell office:string-value="601" office:value-type="string">
            <text:p>60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98643" office:value-type="string">
            <text:p>198643</text:p>
          </table:table-cell>
          <table:table-cell office:string-value="301357" office:value-type="string">
            <text:p>301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2964" office:value-type="string">
            <text:p>12964</text:p>
          </table:table-cell>
          <table:table-cell office:string-value="242036" office:value-type="string">
            <text:p>24203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364" office:value-type="string">
            <text:p>46364</text:p>
          </table:table-cell>
          <table:table-cell office:string-value="193636" office:value-type="string">
            <text:p>193636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27:14</meta:creation-date>
    <meta:editing-cycles>1</meta:editing-cycles>
    <dc:language>en</dc:language>
    <dc:creator>ZETHOU-WWEXT01P$</dc:creator>
    <dc:date>2026-08-14T23:27:14</dc:date>
    <meta:editing-duration>PT0.297S</meta:editing-duration>
  </office:meta>
</office:document-meta>
</file>