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63318" office:value-type="string">
            <text:p>6331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20707" office:value-type="string">
            <text:p>120707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29467" office:value-type="string">
            <text:p>529467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59278" office:value-type="string">
            <text:p>259278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3:21:01</meta:creation-date>
    <meta:editing-cycles>1</meta:editing-cycles>
    <dc:language>en</dc:language>
    <dc:creator>ZETHOU-WWEXT01P$</dc:creator>
    <dc:date>2026-08-14T23:21:01</dc:date>
    <meta:editing-duration>PT0.005S</meta:editing-duration>
  </office:meta>
</office:document-meta>
</file>