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7:32 PM" office:value-type="string">
            <text:p>Aug 14 2026 7:32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523" office:value-type="string">
            <text:p>67523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7:32 PM" office:value-type="string">
            <text:p>Aug 14 2026 7:32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519" office:value-type="string">
            <text:p>67519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7:32 PM" office:value-type="string">
            <text:p>Aug 14 2026 7:32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520" office:value-type="string">
            <text:p>67520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7:32 PM" office:value-type="string">
            <text:p>Aug 14 2026 7:32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521" office:value-type="string">
            <text:p>67521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7:32 PM" office:value-type="string">
            <text:p>Aug 14 2026 7:32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522" office:value-type="string">
            <text:p>67522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6:36 PM" office:value-type="string">
            <text:p>Aug 14 2026 6:36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15" office:value-type="string">
            <text:p>67515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6:36 PM" office:value-type="string">
            <text:p>Aug 14 2026 6:36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16" office:value-type="string">
            <text:p>67516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6:36 PM" office:value-type="string">
            <text:p>Aug 14 2026 6:36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17" office:value-type="string">
            <text:p>67517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6:36 PM" office:value-type="string">
            <text:p>Aug 14 2026 6:36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13" office:value-type="string">
            <text:p>67513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6:36 PM" office:value-type="string">
            <text:p>Aug 14 2026 6:36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14" office:value-type="string">
            <text:p>67514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6:36 PM" office:value-type="string">
            <text:p>Aug 14 2026 6:36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12" office:value-type="string">
            <text:p>67512</text:p>
          </table:table-cell>
          <table:table-cell office:string-value="Market East of Compressor 12" office:value-type="string">
            <text:p>Market East of Compressor 1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3:01 PM" office:value-type="string">
            <text:p>Aug 14 2026 3:01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511" office:value-type="string">
            <text:p>67511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3:01 PM" office:value-type="string">
            <text:p>Aug 14 2026 3:01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509" office:value-type="string">
            <text:p>67509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3:01 PM" office:value-type="string">
            <text:p>Aug 14 2026 3:01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510" office:value-type="string">
            <text:p>67510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3:01 PM" office:value-type="string">
            <text:p>Aug 14 2026 3:01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508" office:value-type="string">
            <text:p>67508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06" office:value-type="string">
            <text:p>67506</text:p>
          </table:table-cell>
          <table:table-cell office:string-value="Tallahassee-W (Hopkins)" office:value-type="string">
            <text:p>Tallahassee-W (Hopkins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07" office:value-type="string">
            <text:p>67507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04" office:value-type="string">
            <text:p>67504</text:p>
          </table:table-cell>
          <table:table-cell office:string-value="Okeechobee Reticulated Area-Segmented" office:value-type="string">
            <text:p>Okeechobe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05" office:value-type="string">
            <text:p>67505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01" office:value-type="string">
            <text:p>67501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02" office:value-type="string">
            <text:p>67502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03" office:value-type="string">
            <text:p>67503</text:p>
          </table:table-cell>
          <table:table-cell office:string-value="Jacksonville Reticulated Area-Segmented" office:value-type="string">
            <text:p>Jacksonvill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498" office:value-type="string">
            <text:p>67498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499" office:value-type="string">
            <text:p>67499</text:p>
          </table:table-cell>
          <table:table-cell office:string-value="CS #4 Bay City" office:value-type="string">
            <text:p>CS #4 Bay 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00" office:value-type="string">
            <text:p>67500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496" office:value-type="string">
            <text:p>67496</text:p>
          </table:table-cell>
          <table:table-cell office:string-value="West Leg (Southwestern Group)" office:value-type="string">
            <text:p>West Leg (Southwestern Group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497" office:value-type="string">
            <text:p>67497</text:p>
          </table:table-cell>
          <table:table-cell office:string-value="Market East of Compressor 12" office:value-type="string">
            <text:p>Market East of Compressor 1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0:32 AM" office:value-type="string">
            <text:p>Aug 14 2026 10:32 A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93" office:value-type="string">
            <text:p>67493</text:p>
          </table:table-cell>
          <table:table-cell office:string-value="Geneva Co Gas District" office:value-type="string">
            <text:p>Geneva Co Gas District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0:32 AM" office:value-type="string">
            <text:p>Aug 14 2026 10:32 A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94" office:value-type="string">
            <text:p>67494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0:32 AM" office:value-type="string">
            <text:p>Aug 14 2026 10:32 A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95" office:value-type="string">
            <text:p>67495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0:32 AM" office:value-type="string">
            <text:p>Aug 14 2026 10:32 A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89" office:value-type="string">
            <text:p>67489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0:32 AM" office:value-type="string">
            <text:p>Aug 14 2026 10:32 A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90" office:value-type="string">
            <text:p>67490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0:32 AM" office:value-type="string">
            <text:p>Aug 14 2026 10:32 A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91" office:value-type="string">
            <text:p>67491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0:32 AM" office:value-type="string">
            <text:p>Aug 14 2026 10:32 A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92" office:value-type="string">
            <text:p>67492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0:32 AM" office:value-type="string">
            <text:p>Aug 14 2026 10:32 A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86" office:value-type="string">
            <text:p>67486</text:p>
          </table:table-cell>
          <table:table-cell office:string-value="Market East of Compressor 12" office:value-type="string">
            <text:p>Market East of Compressor 1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0:32 AM" office:value-type="string">
            <text:p>Aug 14 2026 10:32 A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87" office:value-type="string">
            <text:p>67487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0:32 AM" office:value-type="string">
            <text:p>Aug 14 2026 10:32 A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88" office:value-type="string">
            <text:p>67488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0:32 AM" office:value-type="string">
            <text:p>Aug 14 2026 10:32 A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85" office:value-type="string">
            <text:p>67485</text:p>
          </table:table-cell>
          <table:table-cell office:string-value="West Leg (Southwestern Group)" office:value-type="string">
            <text:p>West Leg (Southwestern Group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3 2026 6:38 PM" office:value-type="string">
            <text:p>Aug 13 2026 6:38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78" office:value-type="string">
            <text:p>67478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3 2026 6:38 PM" office:value-type="string">
            <text:p>Aug 13 2026 6:38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79" office:value-type="string">
            <text:p>67479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3 2026 6:38 PM" office:value-type="string">
            <text:p>Aug 13 2026 6:38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74" office:value-type="string">
            <text:p>67474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3 2026 6:38 PM" office:value-type="string">
            <text:p>Aug 13 2026 6:38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75" office:value-type="string">
            <text:p>67475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3 2026 6:38 PM" office:value-type="string">
            <text:p>Aug 13 2026 6:38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76" office:value-type="string">
            <text:p>67476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3 2026 6:38 PM" office:value-type="string">
            <text:p>Aug 13 2026 6:38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77" office:value-type="string">
            <text:p>67477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3 2026 6:38 PM" office:value-type="string">
            <text:p>Aug 13 2026 6:38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71" office:value-type="string">
            <text:p>67471</text:p>
          </table:table-cell>
          <table:table-cell office:string-value="Market East of Compressor 12" office:value-type="string">
            <text:p>Market East of Compressor 1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3 2026 6:38 PM" office:value-type="string">
            <text:p>Aug 13 2026 6:38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72" office:value-type="string">
            <text:p>67472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3 2026 6:38 PM" office:value-type="string">
            <text:p>Aug 13 2026 6:38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73" office:value-type="string">
            <text:p>67473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10:03 AM" office:value-type="string">
            <text:p>Apr 27 2026 10:03 AM</text:p>
          </table:table-cell>
          <table:table-cell office:string-value="Apr 27 2026 10:03 AM" office:value-type="string">
            <text:p>Apr 27 2026 10:03 AM</text:p>
          </table:table-cell>
          <table:table-cell office:string-value="Jan 1 2200 12:00 AM" office:value-type="string">
            <text:p>Jan 1 2200 12:00 AM</text:p>
          </table:table-cell>
          <table:table-cell office:string-value="63237" office:value-type="string">
            <text:p>63237</text:p>
          </table:table-cell>
          <table:table-cell office:string-value="FGT West Leg Point List Updated 2026-04-27" office:value-type="string">
            <text:p>FGT We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9:33 AM" office:value-type="string">
            <text:p>Apr 27 2026 9:33 AM</text:p>
          </table:table-cell>
          <table:table-cell office:string-value="Apr 27 2026 9:33 AM" office:value-type="string">
            <text:p>Apr 27 2026 9:33 AM</text:p>
          </table:table-cell>
          <table:table-cell office:string-value="Jan 1 2200 12:00 AM" office:value-type="string">
            <text:p>Jan 1 2200 12:00 AM</text:p>
          </table:table-cell>
          <table:table-cell office:string-value="63236" office:value-type="string">
            <text:p>63236</text:p>
          </table:table-cell>
          <table:table-cell office:string-value="FGT East Leg Point List Updated 2026-04-27" office:value-type="string">
            <text:p>FGT Ea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25 AM" office:value-type="string">
            <text:p>Feb 20 2026 10:25 AM</text:p>
          </table:table-cell>
          <table:table-cell office:string-value="Mar 1 2026 10:25 AM" office:value-type="string">
            <text:p>Mar 1 2026 10:25 AM</text:p>
          </table:table-cell>
          <table:table-cell office:string-value="Jan 1 2200 12:00 AM" office:value-type="string">
            <text:p>Jan 1 2200 12:00 AM</text:p>
          </table:table-cell>
          <table:table-cell office:string-value="61719" office:value-type="string">
            <text:p>61719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22 2025 7:47 AM" office:value-type="string">
            <text:p>Oct 22 2025 7:47 AM</text:p>
          </table:table-cell>
          <table:table-cell office:string-value="Jan 1 2026 12:00 AM" office:value-type="string">
            <text:p>Jan 1 2026 12:00 AM</text:p>
          </table:table-cell>
          <table:table-cell office:string-value="Jan 1 2027 12:00 AM" office:value-type="string">
            <text:p>Jan 1 2027 12:00 AM</text:p>
          </table:table-cell>
          <table:table-cell office:string-value="59394" office:value-type="string">
            <text:p>59394</text:p>
          </table:table-cell>
          <table:table-cell office:string-value="FGT 2026 Holiday Schedule for Capacity Release" office:value-type="string">
            <text:p>FGT 2026 Holiday Schedule for Capacity Releas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2 2024 8:59 AM" office:value-type="string">
            <text:p>Nov 22 2024 8:59 AM</text:p>
          </table:table-cell>
          <table:table-cell office:string-value="Dec 1 2024 9:00 AM" office:value-type="string">
            <text:p>Dec 1 2024 9:00 AM</text:p>
          </table:table-cell>
          <table:table-cell office:string-value="Jan 1 2200 12:00 AM" office:value-type="string">
            <text:p>Jan 1 2200 12:00 AM</text:p>
          </table:table-cell>
          <table:table-cell office:string-value="49666" office:value-type="string">
            <text:p>49666</text:p>
          </table:table-cell>
          <table:table-cell office:string-value="Changes Unit Fuel Charge Effective December 1, 2024" office:value-type="string">
            <text:p>Changes Unit Fuel Charge Effective December 1, 2024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1" office:value-type="string">
            <text:p>38331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2" office:value-type="string">
            <text:p>38332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10:45 AM" office:value-type="string">
            <text:p>Nov 28 2022 10:45 AM</text:p>
          </table:table-cell>
          <table:table-cell office:string-value="Nov 28 2022 10:45 AM" office:value-type="string">
            <text:p>Nov 28 2022 10:45 AM</text:p>
          </table:table-cell>
          <table:table-cell office:string-value="Jan 1 2200 11:59 PM" office:value-type="string">
            <text:p>Jan 1 2200 11:59 PM</text:p>
          </table:table-cell>
          <table:table-cell office:string-value="31891" office:value-type="string">
            <text:p>31891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 2018 4:38 PM" office:value-type="string">
            <text:p>Apr 2 2018 4:38 PM</text:p>
          </table:table-cell>
          <table:table-cell office:string-value="Apr 2 2018 4:38 PM" office:value-type="string">
            <text:p>Apr 2 2018 4:38 PM</text:p>
          </table:table-cell>
          <table:table-cell office:string-value="Until further notice" office:value-type="string">
            <text:p>Until further notice</text:p>
          </table:table-cell>
          <table:table-cell office:string-value="13492" office:value-type="string">
            <text:p>13492</text:p>
          </table:table-cell>
          <table:table-cell office:string-value="EDI Available" office:value-type="string">
            <text:p>EDI Availabl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y 25 2016 10:35 AM" office:value-type="string">
            <text:p>May 25 2016 10:35 AM</text:p>
          </table:table-cell>
          <table:table-cell office:string-value="May 25 2016 10:32 AM" office:value-type="string">
            <text:p>May 25 2016 10:32 AM</text:p>
          </table:table-cell>
          <table:table-cell office:string-value="Until further notice" office:value-type="string">
            <text:p>Until further notice</text:p>
          </table:table-cell>
          <table:table-cell office:string-value="9890" office:value-type="string">
            <text:p>9890</text:p>
          </table:table-cell>
          <table:table-cell office:string-value="Flow Day Diversion Confirmation Changes Effective June 1, 2016" office:value-type="string">
            <text:p>Flow Day Diversion Confirmation Changes Effective June 1, 201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r 26 2015 9:52 AM" office:value-type="string">
            <text:p>Mar 26 2015 9:52 AM</text:p>
          </table:table-cell>
          <table:table-cell office:string-value="Mar 26 2015 9:00 AM" office:value-type="string">
            <text:p>Mar 26 2015 9:00 AM</text:p>
          </table:table-cell>
          <table:table-cell office:string-value="Until further notice" office:value-type="string">
            <text:p>Until further notice</text:p>
          </table:table-cell>
          <table:table-cell office:string-value="9227" office:value-type="string">
            <text:p>9227</text:p>
          </table:table-cell>
          <table:table-cell office:string-value="FERC Order 801 Compliance" office:value-type="string">
            <text:p>FERC Order 801 Compliance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30 PM" office:value-type="string">
            <text:p>Feb 6 2015 3:30 PM</text:p>
          </table:table-cell>
          <table:table-cell office:string-value="Feb 6 2015 3:29 PM" office:value-type="string">
            <text:p>Feb 6 2015 3:29 PM</text:p>
          </table:table-cell>
          <table:table-cell office:string-value="Until further notice" office:value-type="string">
            <text:p>Until further notice</text:p>
          </table:table-cell>
          <table:table-cell office:string-value="9226" office:value-type="string">
            <text:p>9226</text:p>
          </table:table-cell>
          <table:table-cell office:string-value="Gas Quality - Wobbe Index" office:value-type="string">
            <text:p>Gas Quality - Wobbe Index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29 PM" office:value-type="string">
            <text:p>Feb 6 2015 3:29 PM</text:p>
          </table:table-cell>
          <table:table-cell office:string-value="Feb 6 2015 3:27 PM" office:value-type="string">
            <text:p>Feb 6 2015 3:27 PM</text:p>
          </table:table-cell>
          <table:table-cell office:string-value="Until further notice" office:value-type="string">
            <text:p>Until further notice</text:p>
          </table:table-cell>
          <table:table-cell office:string-value="9225" office:value-type="string">
            <text:p>9225</text:p>
          </table:table-cell>
          <table:table-cell office:string-value="Gas Quality - CO2" office:value-type="string">
            <text:p>Gas Quality - CO2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Sep 9 2014 11:06 AM" office:value-type="string">
            <text:p>Sep 9 2014 11:06 AM</text:p>
          </table:table-cell>
          <table:table-cell office:string-value="Sep 9 2014 11:04 AM" office:value-type="string">
            <text:p>Sep 9 2014 11:04 AM</text:p>
          </table:table-cell>
          <table:table-cell office:string-value="Until further notice" office:value-type="string">
            <text:p>Until further notice</text:p>
          </table:table-cell>
          <table:table-cell office:string-value="9220" office:value-type="string">
            <text:p>9220</text:p>
          </table:table-cell>
          <table:table-cell office:string-value="FGT Flow Day Diversion Updates" office:value-type="string">
            <text:p>FGT Flow Day Diversion Updates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3:35:34</meta:creation-date>
    <meta:editing-cycles>1</meta:editing-cycles>
    <dc:language>en</dc:language>
    <dc:creator>ZETHOU-WWEXT04P$</dc:creator>
    <dc:date>2026-08-14T23:35:34</dc:date>
    <meta:editing-duration>PT0.039S</meta:editing-duration>
  </office:meta>
</office:document-meta>
</file>