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4 2026  7:43PM" office:value-type="string">
            <text:p>Aug 14 2026 <text:s text:c="1"/>7:43PM</text:p>
          </table:table-cell>
          <table:table-cell office:string-value="Aug 14 2026  9:00AM" office:value-type="string">
            <text:p>Aug 14 2026 <text:s text:c="1"/>9:00AM</text:p>
          </table:table-cell>
          <table:table-cell office:string-value="Aug 15 2026  8:59AM" office:value-type="string">
            <text:p>Aug 15 2026 <text:s text:c="1"/>8:59AM</text:p>
          </table:table-cell>
          <table:table-cell office:string-value="120001" office:value-type="string">
            <text:p>120001</text:p>
          </table:table-cell>
          <table:table-cell office:string-value="ATOKA 2 POINT GROUP" office:value-type="string">
            <text:p>ATOKA 2 POINT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4 2026  7:43PM" office:value-type="string">
            <text:p>Aug 14 2026 <text:s text:c="1"/>7:43PM</text:p>
          </table:table-cell>
          <table:table-cell office:string-value="Aug 14 2026  9:00AM" office:value-type="string">
            <text:p>Aug 14 2026 <text:s text:c="1"/>9:00AM</text:p>
          </table:table-cell>
          <table:table-cell office:string-value="Aug 15 2026  8:59AM" office:value-type="string">
            <text:p>Aug 15 2026 <text:s text:c="1"/>8:59AM</text:p>
          </table:table-cell>
          <table:table-cell office:string-value="120002" office:value-type="string">
            <text:p>120002</text:p>
          </table:table-cell>
          <table:table-cell office:string-value="EL PASO BLANCO I/C" office:value-type="string">
            <text:p>EL PASO BLANCO I/C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4 2026  7:43PM" office:value-type="string">
            <text:p>Aug 14 2026 <text:s text:c="1"/>7:43PM</text:p>
          </table:table-cell>
          <table:table-cell office:string-value="Aug 14 2026  9:00AM" office:value-type="string">
            <text:p>Aug 14 2026 <text:s text:c="1"/>9:00AM</text:p>
          </table:table-cell>
          <table:table-cell office:string-value="Aug 15 2026  8:59AM" office:value-type="string">
            <text:p>Aug 15 2026 <text:s text:c="1"/>8:59AM</text:p>
          </table:table-cell>
          <table:table-cell office:string-value="120000" office:value-type="string">
            <text:p>120000</text:p>
          </table:table-cell>
          <table:table-cell office:string-value="WEST TEXAS LATERAL" office:value-type="string">
            <text:p>WEST TEXAS LATERAL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4 2026  7:43PM" office:value-type="string">
            <text:p>Aug 14 2026 <text:s text:c="1"/>7:43PM</text:p>
          </table:table-cell>
          <table:table-cell office:string-value="Aug 14 2026  9:00AM" office:value-type="string">
            <text:p>Aug 14 2026 <text:s text:c="1"/>9:00AM</text:p>
          </table:table-cell>
          <table:table-cell office:string-value="Aug 15 2026  8:59AM" office:value-type="string">
            <text:p>Aug 15 2026 <text:s text:c="1"/>8:59AM</text:p>
          </table:table-cell>
          <table:table-cell office:string-value="119999" office:value-type="string">
            <text:p>119999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4 2026  6:35PM" office:value-type="string">
            <text:p>Aug 14 2026 <text:s text:c="1"/>6:35PM</text:p>
          </table:table-cell>
          <table:table-cell office:string-value="Aug 15 2026  9:00AM" office:value-type="string">
            <text:p>Aug 15 2026 <text:s text:c="1"/>9:00AM</text:p>
          </table:table-cell>
          <table:table-cell office:string-value="Aug 16 2026  8:59AM" office:value-type="string">
            <text:p>Aug 16 2026 <text:s text:c="1"/>8:59AM</text:p>
          </table:table-cell>
          <table:table-cell office:string-value="119997" office:value-type="string">
            <text:p>119997</text:p>
          </table:table-cell>
          <table:table-cell office:string-value="WEST TEXAS LATERAL" office:value-type="string">
            <text:p>WEST TEXAS LATERAL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4 2026  6:35PM" office:value-type="string">
            <text:p>Aug 14 2026 <text:s text:c="1"/>6:35PM</text:p>
          </table:table-cell>
          <table:table-cell office:string-value="Aug 15 2026  9:00AM" office:value-type="string">
            <text:p>Aug 15 2026 <text:s text:c="1"/>9:00AM</text:p>
          </table:table-cell>
          <table:table-cell office:string-value="Aug 16 2026  8:59AM" office:value-type="string">
            <text:p>Aug 16 2026 <text:s text:c="1"/>8:59AM</text:p>
          </table:table-cell>
          <table:table-cell office:string-value="119998" office:value-type="string">
            <text:p>119998</text:p>
          </table:table-cell>
          <table:table-cell office:string-value="3 BEAR LEA" office:value-type="string">
            <text:p>3 BEAR LEA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4 2026  6:35PM" office:value-type="string">
            <text:p>Aug 14 2026 <text:s text:c="1"/>6:35PM</text:p>
          </table:table-cell>
          <table:table-cell office:string-value="Aug 15 2026  9:00AM" office:value-type="string">
            <text:p>Aug 15 2026 <text:s text:c="1"/>9:00AM</text:p>
          </table:table-cell>
          <table:table-cell office:string-value="Aug 16 2026  8:59AM" office:value-type="string">
            <text:p>Aug 16 2026 <text:s text:c="1"/>8:59AM</text:p>
          </table:table-cell>
          <table:table-cell office:string-value="119996" office:value-type="string">
            <text:p>119996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4 2026  6:35PM" office:value-type="string">
            <text:p>Aug 14 2026 <text:s text:c="1"/>6:35PM</text:p>
          </table:table-cell>
          <table:table-cell office:string-value="Aug 15 2026  9:00AM" office:value-type="string">
            <text:p>Aug 15 2026 <text:s text:c="1"/>9:00AM</text:p>
          </table:table-cell>
          <table:table-cell office:string-value="Aug 16 2026  8:59AM" office:value-type="string">
            <text:p>Aug 16 2026 <text:s text:c="1"/>8:59AM</text:p>
          </table:table-cell>
          <table:table-cell office:string-value="119995" office:value-type="string">
            <text:p>119995</text:p>
          </table:table-cell>
          <table:table-cell office:string-value="GUYMAN POINT GROUP" office:value-type="string">
            <text:p>GUYMAN POINT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4 2026  3:13PM" office:value-type="string">
            <text:p>Aug 14 2026 <text:s text:c="1"/>3:13PM</text:p>
          </table:table-cell>
          <table:table-cell office:string-value="Aug 14 2026  9:00AM" office:value-type="string">
            <text:p>Aug 14 2026 <text:s text:c="1"/>9:00AM</text:p>
          </table:table-cell>
          <table:table-cell office:string-value="Aug 15 2026  8:59AM" office:value-type="string">
            <text:p>Aug 15 2026 <text:s text:c="1"/>8:59AM</text:p>
          </table:table-cell>
          <table:table-cell office:string-value="119993" office:value-type="string">
            <text:p>119993</text:p>
          </table:table-cell>
          <table:table-cell office:string-value="WEST TEXAS LATERAL" office:value-type="string">
            <text:p>WEST TEXAS LATERAL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4 2026  3:13PM" office:value-type="string">
            <text:p>Aug 14 2026 <text:s text:c="1"/>3:13PM</text:p>
          </table:table-cell>
          <table:table-cell office:string-value="Aug 14 2026  9:00AM" office:value-type="string">
            <text:p>Aug 14 2026 <text:s text:c="1"/>9:00AM</text:p>
          </table:table-cell>
          <table:table-cell office:string-value="Aug 15 2026  8:59AM" office:value-type="string">
            <text:p>Aug 15 2026 <text:s text:c="1"/>8:59AM</text:p>
          </table:table-cell>
          <table:table-cell office:string-value="119994" office:value-type="string">
            <text:p>119994</text:p>
          </table:table-cell>
          <table:table-cell office:string-value="ATOKA 2 POINT GROUP" office:value-type="string">
            <text:p>ATOKA 2 POINT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4 2026  3:13PM" office:value-type="string">
            <text:p>Aug 14 2026 <text:s text:c="1"/>3:13PM</text:p>
          </table:table-cell>
          <table:table-cell office:string-value="Aug 14 2026  9:00AM" office:value-type="string">
            <text:p>Aug 14 2026 <text:s text:c="1"/>9:00AM</text:p>
          </table:table-cell>
          <table:table-cell office:string-value="Aug 15 2026  8:59AM" office:value-type="string">
            <text:p>Aug 15 2026 <text:s text:c="1"/>8:59AM</text:p>
          </table:table-cell>
          <table:table-cell office:string-value="119992" office:value-type="string">
            <text:p>119992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4 2026  1:37PM" office:value-type="string">
            <text:p>Aug 14 2026 <text:s text:c="1"/>1:37PM</text:p>
          </table:table-cell>
          <table:table-cell office:string-value="Aug 15 2026  9:00AM" office:value-type="string">
            <text:p>Aug 15 2026 <text:s text:c="1"/>9:00AM</text:p>
          </table:table-cell>
          <table:table-cell office:string-value="Aug 16 2026  8:59AM" office:value-type="string">
            <text:p>Aug 16 2026 <text:s text:c="1"/>8:59AM</text:p>
          </table:table-cell>
          <table:table-cell office:string-value="119989" office:value-type="string">
            <text:p>119989</text:p>
          </table:table-cell>
          <table:table-cell office:string-value="WEST TEXAS LATERAL" office:value-type="string">
            <text:p>WEST TEXAS LATERAL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4 2026  1:37PM" office:value-type="string">
            <text:p>Aug 14 2026 <text:s text:c="1"/>1:37PM</text:p>
          </table:table-cell>
          <table:table-cell office:string-value="Aug 15 2026  9:00AM" office:value-type="string">
            <text:p>Aug 15 2026 <text:s text:c="1"/>9:00AM</text:p>
          </table:table-cell>
          <table:table-cell office:string-value="Aug 16 2026  8:59AM" office:value-type="string">
            <text:p>Aug 16 2026 <text:s text:c="1"/>8:59AM</text:p>
          </table:table-cell>
          <table:table-cell office:string-value="119990" office:value-type="string">
            <text:p>119990</text:p>
          </table:table-cell>
          <table:table-cell office:string-value="3 BEAR LEA" office:value-type="string">
            <text:p>3 BEAR LEA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4 2026  1:37PM" office:value-type="string">
            <text:p>Aug 14 2026 <text:s text:c="1"/>1:37PM</text:p>
          </table:table-cell>
          <table:table-cell office:string-value="Aug 15 2026  9:00AM" office:value-type="string">
            <text:p>Aug 15 2026 <text:s text:c="1"/>9:00AM</text:p>
          </table:table-cell>
          <table:table-cell office:string-value="Aug 16 2026  8:59AM" office:value-type="string">
            <text:p>Aug 16 2026 <text:s text:c="1"/>8:59AM</text:p>
          </table:table-cell>
          <table:table-cell office:string-value="119988" office:value-type="string">
            <text:p>119988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4 2026  1:36PM" office:value-type="string">
            <text:p>Aug 14 2026 <text:s text:c="1"/>1:36PM</text:p>
          </table:table-cell>
          <table:table-cell office:string-value="Aug 15 2026  9:00AM" office:value-type="string">
            <text:p>Aug 15 2026 <text:s text:c="1"/>9:00AM</text:p>
          </table:table-cell>
          <table:table-cell office:string-value="Aug 16 2026  8:59AM" office:value-type="string">
            <text:p>Aug 16 2026 <text:s text:c="1"/>8:59AM</text:p>
          </table:table-cell>
          <table:table-cell office:string-value="119987" office:value-type="string">
            <text:p>119987</text:p>
          </table:table-cell>
          <table:table-cell office:string-value="GUYMAN POINT GROUP" office:value-type="string">
            <text:p>GUYMAN POINT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4 2026 10:42AM" office:value-type="string">
            <text:p>Aug 14 2026 10:42AM</text:p>
          </table:table-cell>
          <table:table-cell office:string-value="Aug 14 2026  9:00AM" office:value-type="string">
            <text:p>Aug 14 2026 <text:s text:c="1"/>9:00AM</text:p>
          </table:table-cell>
          <table:table-cell office:string-value="Aug 15 2026  8:59AM" office:value-type="string">
            <text:p>Aug 15 2026 <text:s text:c="1"/>8:59AM</text:p>
          </table:table-cell>
          <table:table-cell office:string-value="119981" office:value-type="string">
            <text:p>119981</text:p>
          </table:table-cell>
          <table:table-cell office:string-value="WEST TEXAS LATERAL" office:value-type="string">
            <text:p>WEST TEXAS LATERAL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4 2026 10:42AM" office:value-type="string">
            <text:p>Aug 14 2026 10:42AM</text:p>
          </table:table-cell>
          <table:table-cell office:string-value="Aug 14 2026  9:00AM" office:value-type="string">
            <text:p>Aug 14 2026 <text:s text:c="1"/>9:00AM</text:p>
          </table:table-cell>
          <table:table-cell office:string-value="Aug 15 2026  8:59AM" office:value-type="string">
            <text:p>Aug 15 2026 <text:s text:c="1"/>8:59AM</text:p>
          </table:table-cell>
          <table:table-cell office:string-value="119980" office:value-type="string">
            <text:p>119980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3 2026  6:36PM" office:value-type="string">
            <text:p>Aug 13 2026 <text:s text:c="1"/>6:36PM</text:p>
          </table:table-cell>
          <table:table-cell office:string-value="Aug 14 2026  9:00AM" office:value-type="string">
            <text:p>Aug 14 2026 <text:s text:c="1"/>9:00AM</text:p>
          </table:table-cell>
          <table:table-cell office:string-value="Aug 15 2026  8:59AM" office:value-type="string">
            <text:p>Aug 15 2026 <text:s text:c="1"/>8:59AM</text:p>
          </table:table-cell>
          <table:table-cell office:string-value="119973" office:value-type="string">
            <text:p>119973</text:p>
          </table:table-cell>
          <table:table-cell office:string-value="WEST TEXAS LATERAL" office:value-type="string">
            <text:p>WEST TEXAS LATERAL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3 2026  6:36PM" office:value-type="string">
            <text:p>Aug 13 2026 <text:s text:c="1"/>6:36PM</text:p>
          </table:table-cell>
          <table:table-cell office:string-value="Aug 14 2026  9:00AM" office:value-type="string">
            <text:p>Aug 14 2026 <text:s text:c="1"/>9:00AM</text:p>
          </table:table-cell>
          <table:table-cell office:string-value="Aug 15 2026  8:59AM" office:value-type="string">
            <text:p>Aug 15 2026 <text:s text:c="1"/>8:59AM</text:p>
          </table:table-cell>
          <table:table-cell office:string-value="119972" office:value-type="string">
            <text:p>119972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3 2026  6:36PM" office:value-type="string">
            <text:p>Aug 13 2026 <text:s text:c="1"/>6:36PM</text:p>
          </table:table-cell>
          <table:table-cell office:string-value="Aug 14 2026  9:00AM" office:value-type="string">
            <text:p>Aug 14 2026 <text:s text:c="1"/>9:00AM</text:p>
          </table:table-cell>
          <table:table-cell office:string-value="Aug 15 2026  8:59AM" office:value-type="string">
            <text:p>Aug 15 2026 <text:s text:c="1"/>8:59AM</text:p>
          </table:table-cell>
          <table:table-cell office:string-value="119971" office:value-type="string">
            <text:p>119971</text:p>
          </table:table-cell>
          <table:table-cell office:string-value="GUYMAN POINT GROUP" office:value-type="string">
            <text:p>GUYMAN POINT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3 2026  1:39PM" office:value-type="string">
            <text:p>Aug 13 2026 <text:s text:c="1"/>1:39PM</text:p>
          </table:table-cell>
          <table:table-cell office:string-value="Aug 14 2026  9:00AM" office:value-type="string">
            <text:p>Aug 14 2026 <text:s text:c="1"/>9:00AM</text:p>
          </table:table-cell>
          <table:table-cell office:string-value="Aug 15 2026  8:59AM" office:value-type="string">
            <text:p>Aug 15 2026 <text:s text:c="1"/>8:59AM</text:p>
          </table:table-cell>
          <table:table-cell office:string-value="119965" office:value-type="string">
            <text:p>119965</text:p>
          </table:table-cell>
          <table:table-cell office:string-value="WEST TEXAS LATERAL" office:value-type="string">
            <text:p>WEST TEXAS LATERAL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3 2026  1:39PM" office:value-type="string">
            <text:p>Aug 13 2026 <text:s text:c="1"/>1:39PM</text:p>
          </table:table-cell>
          <table:table-cell office:string-value="Aug 14 2026  9:00AM" office:value-type="string">
            <text:p>Aug 14 2026 <text:s text:c="1"/>9:00AM</text:p>
          </table:table-cell>
          <table:table-cell office:string-value="Aug 15 2026  8:59AM" office:value-type="string">
            <text:p>Aug 15 2026 <text:s text:c="1"/>8:59AM</text:p>
          </table:table-cell>
          <table:table-cell office:string-value="119964" office:value-type="string">
            <text:p>119964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3 2026  1:39PM" office:value-type="string">
            <text:p>Aug 13 2026 <text:s text:c="1"/>1:39PM</text:p>
          </table:table-cell>
          <table:table-cell office:string-value="Aug 14 2026  9:00AM" office:value-type="string">
            <text:p>Aug 14 2026 <text:s text:c="1"/>9:00AM</text:p>
          </table:table-cell>
          <table:table-cell office:string-value="Aug 15 2026  8:59AM" office:value-type="string">
            <text:p>Aug 15 2026 <text:s text:c="1"/>8:59AM</text:p>
          </table:table-cell>
          <table:table-cell office:string-value="119963" office:value-type="string">
            <text:p>119963</text:p>
          </table:table-cell>
          <table:table-cell office:string-value="GUYMAN POINT GROUP" office:value-type="string">
            <text:p>GUYMAN POINT GROUP</text:p>
          </table:table-cell>
          <table:table-cell office:string-value="" office:value-type="string">
            <text:p/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Jul 29 2026  8:59AM" office:value-type="string">
            <text:p>Jul 29 2026 <text:s text:c="1"/>8:59AM</text:p>
          </table:table-cell>
          <table:table-cell office:string-value="Jul 29 2026  8:59AM" office:value-type="string">
            <text:p>Jul 29 2026 <text:s text:c="1"/>8:59AM</text:p>
          </table:table-cell>
          <table:table-cell office:string-value="Aug 21 2026 12:00PM" office:value-type="string">
            <text:p>Aug 21 2026 12:00PM</text:p>
          </table:table-cell>
          <table:table-cell office:string-value="119613" office:value-type="string">
            <text:p>119613</text:p>
          </table:table-cell>
          <table:table-cell office:string-value="TW SJ-EOT Open Season" office:value-type="string">
            <text:p>TW SJ-EOT Open Season</text:p>
          </table:table-cell>
          <table:table-cell office:string-value="" office:value-type="string">
            <text:p/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Jul 22 2026  8:45AM" office:value-type="string">
            <text:p>Jul 22 2026 <text:s text:c="1"/>8:45AM</text:p>
          </table:table-cell>
          <table:table-cell office:string-value="Jul 22 2026  8:44AM" office:value-type="string">
            <text:p>Jul 22 2026 <text:s text:c="1"/>8:44AM</text:p>
          </table:table-cell>
          <table:table-cell office:string-value="Dec 31 2999 12:00PM" office:value-type="string">
            <text:p>Dec 31 2999 12:00PM</text:p>
          </table:table-cell>
          <table:table-cell office:string-value="119468" office:value-type="string">
            <text:p>119468</text:p>
          </table:table-cell>
          <table:table-cell office:string-value="Contact List" office:value-type="string">
            <text:p>Contact List</text:p>
          </table:table-cell>
          <table:table-cell office:string-value="" office:value-type="string">
            <text:p/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 1 2023 10:40AM" office:value-type="string">
            <text:p>Feb <text:s text:c="1"/>1 2023 10:40AM</text:p>
          </table:table-cell>
          <table:table-cell office:string-value="Feb  1 2023 10:37AM" office:value-type="string">
            <text:p>Feb <text:s text:c="1"/>1 2023 10:37AM</text:p>
          </table:table-cell>
          <table:table-cell office:string-value="Until further notice" office:value-type="string">
            <text:p>Until further notice</text:p>
          </table:table-cell>
          <table:table-cell office:string-value="93109" office:value-type="string">
            <text:p>93109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Nov 28 2022  9:38AM" office:value-type="string">
            <text:p>Nov 28 2022 <text:s text:c="1"/>9:38AM</text:p>
          </table:table-cell>
          <table:table-cell office:string-value="Nov 28 2022  9:37AM" office:value-type="string">
            <text:p>Nov 28 2022 <text:s text:c="1"/>9:37AM</text:p>
          </table:table-cell>
          <table:table-cell office:string-value="Dec 31 2999 12:00PM" office:value-type="string">
            <text:p>Dec 31 2999 12:00PM</text:p>
          </table:table-cell>
          <table:table-cell office:string-value="91645" office:value-type="string">
            <text:p>91645</text:p>
          </table:table-cell>
          <table:table-cell office:string-value="Methane Charge" office:value-type="string">
            <text:p>Methane Charge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4T20:20:44</meta:creation-date>
    <meta:editing-cycles>1</meta:editing-cycles>
    <dc:language>en</dc:language>
    <dc:creator>ZETHOU-WWEXT02P$</dc:creator>
    <dc:date>2026-08-14T20:20:44</dc:date>
    <meta:editing-duration>PT0.030S</meta:editing-duration>
  </office:meta>
</office:document-meta>
</file>