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04" office:value-type="string">
            <text:p>104</text:p>
          </table:table-cell>
          <table:table-cell office:string-value="09/22/2004 02:20PM" office:value-type="string">
            <text:p>09/22/2004 02:20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1 - Requests for Service" office:value-type="string">
            <text:p>GT&amp;C Section 2.1 - Requests for Service</text:p>
          </table:table-cell>
          <table:table-cell office:string-value="Southwest agrees to provide service under its rate schedules without receipt of the executed request for service rights form provided all required information has been received and satisfies the specific requirements contained in Section 2 of Southwest's tariff.  However, the Company reserves the right to enforce this provision upon appropriate notification." office:value-type="string">
            <text:p>Southwest agrees to provide service under its rate schedules without receipt of the executed request for service rights form provided all required information has been received and satisfies the specific requirements contained in Section 2 of Southwest's tariff.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15T02:29:23</meta:creation-date>
    <meta:editing-cycles>1</meta:editing-cycles>
    <dc:language>en</dc:language>
    <dc:creator>ZETHOU-WWEXT01P$</dc:creator>
    <dc:date>2026-08-15T02:29:23</dc:date>
    <meta:editing-duration>PT0.004S</meta:editing-duration>
  </office:meta>
</office:document-meta>
</file>